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aneren van asbest aan de Lieferinkweg 3, 7251NV V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4 april 2026 een sloopmelding ontvangen. De melding gaat over het saneren van asbest aan de Lieferinkweg 3, 7251NV Vorden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582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18789</text:span><text:line-break/><text:date style:data-style-name="dag" text:fixed="true" text:date-value="2026-05-08"/><text:line-break/><text:date style:data-style-name="jaar" text:fixed="true" text:date-value="2026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789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8789</text:span><text:date style:data-style-name="nicedate" text:fixed="true" text:date-value="2026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582</meta:user-defined>
    <meta:user-defined meta:name="DCTERMS.abstract">Betreft: sloopmelding op locatie Lieferinkweg 3, 7251NV Vor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oor het saneren van asbest aan de Lieferinkweg 3, 7251NV Vorden</meta:user-defined>
    <meta:user-defined meta:name="DCTERMS.W3CDTF/DCTERMS.available">2026-05-08</meta:user-defined>
    <meta:user-defined meta:name="DCTERMS.W3CDTF/OVERHEIDop.jaargang">2026</meta:user-defined>
    <meta:user-defined meta:name="OVERHEIDop.publicationIssue">218789</meta:user-defined>
    <meta:user-defined meta:name="OVERHEIDop.GmbID/DC.identifier">gmb-2026-218789</meta:user-defined>
    <meta:user-defined meta:name="OVERHEIDop.versieInformatie"/>
  </office:meta>
</office:document-meta>
</file>