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text:list-style style:name="id1-3-2-2-1-26-5">
      <text:list-level-style-bullet text:bullet-char="•" text:level="1">
        <style:list-level-properties text:min-label-width="10mm"/>
      </text:list-level-style-bullet>
    </text:list-style>
    <text:list-style style:name="id1-3-2-2-1-26-6">
      <text:list-level-style-bullet text:bullet-char="•" text:level="1">
        <style:list-level-properties text:min-label-width="10mm"/>
      </text:list-level-style-bullet>
    </text:list-style>
  </office:automatic-styles>
  <office:body>
    <office:text>
      <text:p text:style-name="new_page_staatscourant"/>
      <text:p text:style-name="single-kop-titel">Verkeersbesluit wijzigen eenrichtingsverkeer Plaswijcklaan te Rotterdam</text:p>
      <text:section text:name="regeling_id1-3-2" text:style-name="regeling">
        <text:section text:name="aanhef_id1-3-2-1" text:style-name="aanhef">
          <text:section text:name="afkondiging_id1-3-2-1-1" text:style-name="afkondiging">
            <text:p text:style-name="afkondiging_top"/>
            <text:p text:style-name="al">
            <text:span text:style-name="nadrukvet">Rotterdam, Hillegersberg-Schiebroek</text:span>, <text:span text:style-name="nadrukvet"/><text:span text:style-name="nadrukvet">AS26/01188 – 26/0004285</text:span></text:p>
            <text:p text:style-name="al"/>
            <text:p text:style-name="al">De directeur van cluster Stadsontwikkeling,</text:p>
          </text:section>
        </text:section>
        <text:section text:name="regeling-tekst_id1-3-2-2" text:style-name="regeling-tekst">
          <text:section text:name="tekst_id1-3-2-2-1" text:style-name="tekst">
            <text:p text:style-name="common-al"/>
            <text:p text:style-name="tussenkopcur">
            <text:span text:style-name="nadrukvet">overwegende,</text:span>
          </text:p>
            <text:p text:style-name="common-al"/>
            <text:p text:style-name="common-al">dat de Plaswijcklaan gelegen is in de wijk Hillegersberg binnen het gebied Hillegersberg-Schiebroek van de gemeente Rotterdam;</text:p>
            <text:p text:style-name="common-al">dat de Plaswijcklaan een erftoegangsweg betreft, waarbij er een maximumsnelheid van 30 km per uur geldt;</text:p>
            <text:p text:style-name="common-al">dat de Plaswijcklaan een eenrichtingsweg betreft, waarbij de rijrichting loopt vanaf de Ringdijk naar de Heer Vrankelaan;</text:p>
            <text:p text:style-name="common-al">dat rondom het Plaswijckpark, met name in de zomer- en vakantieperiodes, sprake is van een hoge verkeersdruk;</text:p>
            <text:p text:style-name="common-al">dat deze verkeersdruk leidt tot sluipverkeer via de Plaswijcklaan, waarbij het verkeer van de Ringdijk afwijkt om sneller de wijk te verlaten of om beschikbare parkeerplaatsen te vinden;</text:p>
            <text:p text:style-name="common-al">dat het sluipverkeer een nadelige invloed heeft op de verkeersveiligheid en de leefbaarheid van de woonwijk, terwijl de Plaswijcklaan primair een verblijfsfunctie heeft en hier niet op is ingericht;</text:p>
            <text:p text:style-name="common-al">dat het wenslijk is de rijrichting van de eenrichtingsweg Plaswijcklaan te wijzigen om de verkeersveiligheid en leefbaarheid te verbeteren;</text:p>
            <text:p text:style-name="common-al">dat de rijrichting van de eenrichtingsweg daarom wordt gewijzigd, zodat het verkeer de Plaswijcklaan inrijdt vanaf de Heer Vrankelaan en deze verlaat via de Ringdijk;</text:p>
            <text:p text:style-name="common-al">dat de uitzondering voor fietsers en bromfietsers op het eenrichtingsverkeer in stand blijft; </text:p>
            <text:p text:style-name="common-al">dat met deze wijziging van de rijrichting het sluipverkeer wordt beperkt en de verkeersveiligheid en leefbaarheid in de Plaswijcklaan bevorderen;</text:p>
            <text:p text:style-name="common-al">dat de maatregel, gelet op artikel 2 van de Wegenverkeerswet 1994 (Wvw, besluit van 21 april 1994, Staatsblad (Stb.) 1994, 475, zoals nadien gewijzigd), strekt tot:</text:p>
            <text:list text:style-name="id1-3-2-2-1-15">
              <text:list-item text:style-override="id1-3-2-2-1-15-1">
                <text:number>•</text:number>
                <text:p text:style-name="al">het in stand houden van de weg en het waarborgen van de bruikbaarheid daarvan; </text:p>
              </text:list-item>
              <text:list-item text:style-override="id1-3-2-2-1-15-2">
                <text:number>•</text:number>
                <text:p text:style-name="al">het zoveel mogelijk waarborgen van de vrijheid van het verkeer;</text:p>
              </text:list-item>
              <text:list-item text:style-override="id1-3-2-2-1-15-3">
                <text:number>•</text:number>
                <text:p text:style-name="al">het verzekeren van de veiligheid op de weg; </text:p>
              </text:list-item>
              <text:list-item text:style-override="id1-3-2-2-1-15-4">
                <text:number>•</text:number>
                <text:p text:style-name="al">het beschermen van weggebruikers en passagiers; </text:p>
              </text:list-item>
            </text:list>
            <text:p text:style-name="common-al">dat de weg onder beheer is van de gemeente Rotterdam;</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positief heeft geadviseerd. </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2 (gemeenteblad 2022-187, zoals nadien gewijzigd);</text:p>
            <text:p text:style-name="common-al"/>
            <text:p text:style-name="common-al"/>
            <text:p text:style-name="tussenkopcur">
            <text:span text:style-name="nadrukvet">Besluit:</text:span>
          </text:p>
            <text:p text:style-name="common-al">namens het college van Burgemeester en Wethouders van Rotterdam,</text:p>
            <text:p text:style-name="common-al"/>
            <text:p text:style-name="common-al">Tot het wijzigen van het eenrichtingsverkeer in de Plaswijcklaan, tussen de Heer Vrankelaan en de Ringdijk, middels</text:p>
            <text:list text:style-name="id1-3-2-2-1-26">
              <text:list-item text:style-override="id1-3-2-2-1-26-1">
                <text:number>•</text:number>
                <text:p text:style-name="al">het verwijderen van het bord C03 met onderbord OB54 zoals bedoeld in bijlage I van het RVV 1990, ter hoogte van de kruising van de Plaswijcklaan met de Ringdijk; </text:p>
              </text:list-item>
              <text:list-item text:style-override="id1-3-2-2-1-26-2">
                <text:number>•</text:number>
                <text:p text:style-name="al">het verwijderen van het bord C02 met onderbord OB54 zoals bedoeld in bijlage I van het RVV 1990, ter hoogte van de kruising van de Plaswijcklaan met de Heer Vrankelaan;</text:p>
              </text:list-item>
              <text:list-item text:style-override="id1-3-2-2-1-26-3">
                <text:number>•</text:number>
                <text:p text:style-name="al">het verwijderen van het bord C04I (linksaf) met onderbord OB54 zoals bedoeld in bijlage I van het RVV 1990, ter hoogte van de Plaswijcklaan 47;</text:p>
              </text:list-item>
              <text:list-item text:style-override="id1-3-2-2-1-26-4">
                <text:number>•</text:number>
                <text:p text:style-name="al">het plaatsen van het bord C03 met onderbord OB54 zoals bedoeld in bijlage I van het RVV 1990, ter hoogte van de kruising van de Plaswijcklaan met de Heer Vrankelaan; </text:p>
              </text:list-item>
              <text:list-item text:style-override="id1-3-2-2-1-26-5">
                <text:number>•</text:number>
                <text:p text:style-name="al">het plaatsen van het bord C02 met onderbord OB54 zoals bedoeld in bijlage I van het RVV 1990, ter hoogte van de kruising van de Plaswijcklaan met de Ringdijk;</text:p>
              </text:list-item>
              <text:list-item text:style-override="id1-3-2-2-1-26-6">
                <text:number>•</text:number>
                <text:p text:style-name="al">het plaatsen van het bord C04r (rechtsaf) met onderbord OB54 zoals bedoeld in bijlage I van het RVV 1990, ter hoogte van de Plaswijcklaan 47.</text:p>
              </text:list-item>
            </text:list>
            <text:p text:style-name="common-al"/>
            <text:p text:style-name="common-al">De directeur van Cluster Stadsbeheer wordt belast met de uitvoering van dit besluit.</text:p>
            <text:p text:style-name="common-al">Dit besluit wordt zowel in het Gemeenteblad als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6 mei 2026</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Remco de Goederen</text:span></text:p>
            <text:p><text:span text:style-name="functie">Hoofd van de afdeling Mobiliteit</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indien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18600</text:span><text:line-break/><text:date style:data-style-name="dag" text:fixed="true" text:date-value="2026-05-08"/><text:line-break/><text:date style:data-style-name="jaar" text:fixed="true" text:date-value="2026-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8600</text:span><text:date style:data-style-name="nicedate" text:fixed="true" text:date-value="2026-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8600</text:span><text:date style:data-style-name="nicedate" text:fixed="true" text:date-value="2026-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Wijzigen eenrichtingsverkeer  - Plaswijcklaa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S26/01188 – 26/0004285</meta:user-defined>
    <meta:user-defined meta:name="OVERHEIDop.verkeersbordcode">C2</meta:user-defined>
    <meta:user-defined meta:name="OVERHEIDop.verkeersbordcode">C3</meta:user-defined>
    <meta:user-defined meta:name="OVERHEIDop.verkeersbordcode">C4</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wijzigen eenrichtingsverkeer Plaswijcklaan te Rotterdam</meta:user-defined>
    <meta:user-defined meta:name="DCTERMS.W3CDTF/DCTERMS.available">2026-05-08</meta:user-defined>
    <meta:user-defined meta:name="OVERHEIDop.externeBijlage">Situatietekening|exb-2026-16250</meta:user-defined>
    <meta:user-defined meta:name="DCTERMS.W3CDTF/OVERHEIDop.jaargang">2026</meta:user-defined>
    <meta:user-defined meta:name="OVERHEIDop.publicationIssue">218600</meta:user-defined>
    <meta:user-defined meta:name="OVERHEIDop.GmbID/DC.identifier">gmb-2026-218600</meta:user-defined>
    <meta:user-defined meta:name="OVERHEIDop.versieInformatie"/>
  </office:meta>
</office:document-meta>
</file>