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: Melding verwerken - Mulderspark 3 g, 9351 NR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kwartier maakt</text:p>
            <text:p text:style-name="common-al">bekend een melding voor Mulderspark 3g, 9351NR Leek op grond van het Besluit</text:p>
            <text:p text:style-name="common-al">activiteiten Leefomgeving (BAL), te hebben ontvangen voor de volgende</text:p>
            <text:p text:style-name="common-al">activiteit(en): </text:p>
            <text:p text:style-name="common-al">
            
          </text:p>
            <text:p text:style-name="common-al">•             Opslaan brandbare vloeistoffen,geen diesel-og tank </text:p>
            <text:p text:style-name="common-al">
            
          </text:p>
            <text:p text:style-name="common-al">Tegen deze melding kan geen bezwaar worden ingediend. Deze publicatie betreft slechts een wettelijk verplichte bekendmaking.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Voor nadere informatie kunt u contact opnemen met gemeente Westerkwartier, Hooiweg 9,9350 AC Leek, telefoonnummer 140594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218554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554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554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5014012</meta:user-defined>
    <dc:language>nl</dc:language>
    <meta:user-defined meta:name="OVERHEIDop.locatietype/OVERHEIDop.gebiedsmarkering">Punt</meta:user-defined>
    <meta:user-defined meta:name="DC.title">Ontvangst melding: Melding verwerken - Mulderspark 3 g, 9351 NR Leek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554</meta:user-defined>
    <meta:user-defined meta:name="OVERHEIDop.GmbID/DC.identifier">gmb-2026-218554</meta:user-defined>
    <meta:user-defined meta:name="OVERHEIDop.versieInformatie"/>
  </office:meta>
</office:document-meta>
</file>