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de Veldhoekse burendag op 20 juni 2026 aan de Schapendijk 8, 7255NK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5 mei 2026 een evenementenmelding ontvangen. De melding gaat over het organiseren van de Veldhoekse burendag op 20 juni 2026 aan de Schapendijk 8, 7255NK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690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17904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904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904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1690</meta:user-defined>
    <meta:user-defined meta:name="DCTERMS.abstract">Betreft: evenementenmelding op locatie Schapendijk 8, 7255NK Hengelo (Gld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oor het organiseren van de Veldhoekse burendag op 20 juni 2026 aan de Schapendijk 8, 7255NK Hengelo (Gld)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904</meta:user-defined>
    <meta:user-defined meta:name="OVERHEIDop.GmbID/DC.identifier">gmb-2026-217904</meta:user-defined>
    <meta:user-defined meta:name="OVERHEIDop.versieInformatie"/>
  </office:meta>
</office:document-meta>
</file>