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ontvangen - Ruigoord 76, Amsterdam -  Organiseren Solstice festival</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bekend dat zij een aanvraag of verzoek heeft ontvangen.</text:p>
            <text:p text:style-name="common-al">Onderwerp: het organiseren van het Solstice festival.</text:p>
            <text:p text:style-name="common-al">Aanvrager: Stichting Landjuweel 2000</text:p>
            <text:p text:style-name="common-al">Zaaknummer: OD2026-0024567</text:p>
            <text:p text:style-name="common-al">DSO nummer: 2026041000337</text:p>
            <text:p text:style-name="common-al">Ontvangstdatum aanvraag: 10-04-2026</text:p>
            <text:p text:style-name="common-al">Namens: Gemeente Amsterdam</text:p>
            <text:p text:style-name="common-al">Deze bekendmaking is niet meer dan een mededeling. U kunt de aanvraag en bijbehorende stukken nog niet inzien. Ook kunt u nog geen zienswijze of bezwaar indienen. Dit kan pas als wij een (ontwerp)besluit nemen op de aanvraag. Het (ontwerp)besluit wordt dan bekendgemaakt en in deze bekendmaking zal een link naar bijbehorende stukken terug te vinden zijn.</text:p>
            <text:p text:style-name="last-al">Heeft u een vraag over deze zaak dan kunt u gebruik maken van dit <text:a xlink:href="https://odnzkg.nl/loket/contactformulier/" xlink:type="simple">webformulier.</text:a> Er wordt dan contact met u opgeno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217413</text:span><text:line-break/><text:date style:data-style-name="dag" text:fixed="true" text:date-value="2026-05-08"/><text:line-break/><text:date style:data-style-name="jaar" text:fixed="true" text:date-value="2026-05-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17413</text:span><text:date style:data-style-name="nicedate" text:fixed="true" text:date-value="2026-05-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17413</text:span><text:date style:data-style-name="nicedate" text:fixed="true" text:date-value="2026-05-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5/xml/MC-DRP-OmgevingsvergunningAanvraa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D2026-0024567</meta:user-defined>
    <meta:user-defined meta:name="DCTERMS.abstract">het organiseren van het Solstice festival</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Vlak</meta:user-defined>
    <meta:user-defined meta:name="DC.title">Aanvraag vergunning ontvangen - Ruigoord 76, Amsterdam -  Organiseren Solstice festival</meta:user-defined>
    <meta:user-defined meta:name="DCTERMS.W3CDTF/DCTERMS.available">2026-05-08</meta:user-defined>
    <meta:user-defined meta:name="DCTERMS.W3CDTF/OVERHEIDop.jaargang">2026</meta:user-defined>
    <meta:user-defined meta:name="OVERHEIDop.publicationIssue">217413</meta:user-defined>
    <meta:user-defined meta:name="OVERHEIDop.GmbID/DC.identifier">gmb-2026-217413</meta:user-defined>
    <meta:user-defined meta:name="OVERHEIDop.versieInformatie"/>
  </office:meta>
</office:document-meta>
</file>