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saneren van asbest aan Thorbeckestraat 41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Thorbeckestraat 41, het saneren van asbest, ontvangen 30-4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1677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7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7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lding voor het saneren van asbest aan Thorbeckestraat 41 te Groenlo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772</meta:user-defined>
    <meta:user-defined meta:name="OVERHEIDop.GmbID/DC.identifier">gmb-2026-216772</meta:user-defined>
    <meta:user-defined meta:name="OVERHEIDop.versieInformatie"/>
  </office:meta>
</office:document-meta>
</file>