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29 augustus 2026 aan Diepenbrockstraat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in de Diepenbrockstraat in Lichtenvoorde op 29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16748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74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748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29 augustus 2026 aan Diepenbrockstraat te Lichtenvoorde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748</meta:user-defined>
    <meta:user-defined meta:name="OVERHEIDop.GmbID/DC.identifier">gmb-2026-216748</meta:user-defined>
    <meta:user-defined meta:name="OVERHEIDop.versieInformatie"/>
  </office:meta>
</office:document-meta>
</file>