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4 juli 2026 aan Leerlooier te Groenl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Leerlooier in Groenlo op 4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216740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74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74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4 juli 2026 aan Leerlooier te Groenlo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740</meta:user-defined>
    <meta:user-defined meta:name="OVERHEIDop.GmbID/DC.identifier">gmb-2026-216740</meta:user-defined>
    <meta:user-defined meta:name="OVERHEIDop.versieInformatie"/>
  </office:meta>
</office:document-meta>
</file>