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aan het Tsjerkeplein nabij Liudgerstrjitte 6 te Wier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het Tsjerkeplein nabij Liudgerstrjitte 6 te Wierum. één en ander zoals aangegeven op de bijgevoegde tekening.</text:p>
            <text:p text:style-name="tussenkopcur">Motivering</text:p>
            <text:p text:style-name="common-al">Op 2 april 2026 is een aanvraag ingediend betreffende het aanwijzen van een gehandicaptenparkeerplaats op kenteken aan het Tsjerkeplein nabij Liudgerstrjitte 6 te Wier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het Tsjerkeplein, nabij Liudgerstrjitte 6 te Wier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span text:style-name="nadrukvet">Belangenafweging</text:span>
          </text:p>
            <text:p text:style-name="common-al">Aan het Tsjerkeplein, nabij Liudgerstrjitte 6 te Wierum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het Tsjerkeplein, nabij Liudgerstrjitte 6 te Wier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6 mei 2026.</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Mr. S. Boender</text:p>
            <text:p text:style-name="common-al">Clusterhoofd </text:p>
            <text:p text:style-name="common-al">Cluster Omjouwing en Ekonomy</text:p>
            <text:p text:style-name="common-al"/>
            <text:p text:style-name="common-al">Op grond van artikel 18, eerste lid, onder d van de Wegenverkeerswet 1994 zijn wij bevoegd dit verkeersbesluit te nemen.</text:p>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 9100 AA Dokk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16435</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435</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435</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an - Gehandicaptenparkeerplaats - Wier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89820</meta:user-defined>
    <meta:user-defined meta:name="DCTERMS.abstract">Aanwijzen gehandicaptenparkeerplaats aan het Tsjerkeplein te Wierum, nabij Liudgerstrjitte 6</meta:user-defined>
    <meta:user-defined meta:name="OVERHEIDop.verkeersbordcode">E6</meta:user-defined>
    <dc:language>nl</dc:language>
    <meta:user-defined meta:name="OVERHEIDop.locatietype/OVERHEIDop.gebiedsmarkering">Punt</meta:user-defined>
    <meta:user-defined meta:name="DC.title">Verkeersbesluit gehandicapten-parkeerplaats aan het Tsjerkeplein nabij Liudgerstrjitte 6 te Wierum</meta:user-defined>
    <meta:user-defined meta:name="DCTERMS.W3CDTF/DCTERMS.available">2026-05-06</meta:user-defined>
    <meta:user-defined meta:name="OVERHEIDop.externeBijlage">Locatie GPP, Wierum, Tsjerkeplein|exb-2026-16040</meta:user-defined>
    <meta:user-defined meta:name="DCTERMS.W3CDTF/OVERHEIDop.jaargang">2026</meta:user-defined>
    <meta:user-defined meta:name="OVERHEIDop.publicationIssue">216435</meta:user-defined>
    <meta:user-defined meta:name="OVERHEIDop.GmbID/DC.identifier">gmb-2026-216435</meta:user-defined>
    <meta:user-defined meta:name="OVERHEIDop.versieInformatie"/>
  </office:meta>
</office:document-meta>
</file>