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Vijzelgracht 27D 1017H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4-05-2026</text:p>
            <text:p text:style-name="common-al">Looptijd: De vergunning is vanaf de besluitdatum 3 jaar geldig.</text:p>
            <text:p text:style-name="common-al">Zaakadres: Vijzelgracht 27D 1017HN Amsterdam</text:p>
            <text:p text:style-name="common-al">Zaaknummer: Z2026-01883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18831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38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38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38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883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Vijzelgracht 27D 1017H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6380</meta:user-defined>
    <meta:user-defined meta:name="OVERHEIDop.GmbID/DC.identifier">gmb-2026-216380</meta:user-defined>
    <meta:user-defined meta:name="OVERHEIDop.versieInformatie"/>
  </office:meta>
</office:document-meta>
</file>