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Aanvraag gehandicaptenparkeerplaats, Charley Bosveldhof 135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/>
            <text:p text:style-name="common-al">Adres: Charley Bosveldhof 135</text:p>
            <text:p text:style-name="common-al">Zaaknr: 5063669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21605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05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05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4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Charley Bosveldhof 13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- Aanvraag gehandicaptenparkeerplaats, Charley Bosveldhof 135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6054</meta:user-defined>
    <meta:user-defined meta:name="OVERHEIDop.GmbID/DC.identifier">gmb-2026-216054</meta:user-defined>
    <meta:user-defined meta:name="OVERHEIDop.versieInformatie"/>
  </office:meta>
</office:document-meta>
</file>