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Sluispolderweg 23 Zaandam , 16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Liander N.V.</text:p>
            <text:p text:style-name="common-al">Zaaknummer: OD2026-0026646</text:p>
            <text:p text:style-name="common-al">DSO nummer: 2026042001063</text:p>
            <text:p text:style-name="common-al">Ontvangstdatum melding: 20-04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1548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548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548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646</meta:user-defined>
    <meta:user-defined meta:name="DCTERMS.abstract">Sluispolderweg Zaan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Sluispolderweg 23 Zaandam , 16 meter richting zuidooste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5484</meta:user-defined>
    <meta:user-defined meta:name="OVERHEIDop.GmbID/DC.identifier">gmb-2026-215484</meta:user-defined>
    <meta:user-defined meta:name="OVERHEIDop.versieInformatie"/>
  </office:meta>
</office:document-meta>
</file>