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Fokkemast 23 Westzaan , 99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Oord Nederland B.V.</text:p>
            <text:p text:style-name="common-al">Zaaknummer: OD2026-0027372</text:p>
            <text:p text:style-name="common-al">DSO nummer: 2026042201613</text:p>
            <text:p text:style-name="common-al">Ontvangstdatum melding: 22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545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45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45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372</meta:user-defined>
    <meta:user-defined meta:name="DCTERMS.abstract">Kade Hoogtij 15544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Fokkemast 23 Westzaan , 99 meter richting oo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5455</meta:user-defined>
    <meta:user-defined meta:name="OVERHEIDop.GmbID/DC.identifier">gmb-2026-215455</meta:user-defined>
    <meta:user-defined meta:name="OVERHEIDop.versieInformatie"/>
  </office:meta>
</office:document-meta>
</file>