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Diemerkade 34 Diemen , 9 meter richting zui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7130</text:p>
            <text:p text:style-name="common-al">DSO nummer: 2026042200474</text:p>
            <text:p text:style-name="common-al">Ontvangstdatum melding: 22-04-2026</text:p>
            <text:p text:style-name="common-al">Namens: Gemeente Diemen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emen</text:p>
            </table:table-cell>
            <table:table-cell office:value-type="string" table:style-name="header.C">
              <text:p text:style-name="headerright"><text:span text:style-name="nr">Nr. 215446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44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5446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Die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iemen</meta:user-defined>
    <meta:user-defined meta:name="OVERHEID.Gemeente/OVERHEID.authority">Diem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7130</meta:user-defined>
    <meta:user-defined meta:name="DCTERMS.abstract">261009774 Arent Krijtsstraat 29 t/m R. Castelijnstraat 20 te Diemen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Diemerkade 34 Diemen , 9 meter richting zuidwest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5446</meta:user-defined>
    <meta:user-defined meta:name="OVERHEIDop.GmbID/DC.identifier">gmb-2026-215446</meta:user-defined>
    <meta:user-defined meta:name="OVERHEIDop.versieInformatie"/>
  </office:meta>
</office:document-meta>
</file>