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afbb73df-51f0-4ae0-af09-96296912c7e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Besluit tot onttrekking aan de openbaarheid van de fietspaden langs de Oostweg tussen de Gronausestraat en de Keppelerdijk</text:p>
      <text:section text:name="regeling_id1-3-2" text:style-name="regeling">
        <text:section text:name="aanhef_id1-3-2-1" text:style-name="aanhef">
          <text:section text:name="afkondiging_id1-3-2-1-1" text:style-name="afkondiging">
            <text:p text:style-name="afkondiging_top"/>
            <text:p text:style-name="al">
            <text:span text:style-name="nadrukvet">College van de gemeente Enschede: </text:span>
          </text:p>
            <text:p text:style-name="al"/>
            <text:p text:style-name="al">
            <text:span text:style-name="nadrukvet">Gelet op dat: </text:span>
          </text:p>
            <text:list text:style-name="id1-3-2-1-1-4">
              <text:list-item text:style-override="id1-3-2-1-1-4-1">
                <text:number>•</text:number>
                <text:p text:style-name="al">Per 1 januari 2024 het ‘Raadsdelegatiebesluit Enschede 2024’ in werking is getreden; In artikel 1 lid a onder 3 staat genoemd dat de raad aan het college van burgemeester en wethouders delegeert “besluiten alsmede adviseren over projectbesluiten als bedoeld in artikel 5.8 Omgevingsbesluit over het onttrekken aan de openbaarheid van wegen, of delen daarvan als bedoeld in art. 9 en 11 Wegenwet”. </text:p>
              </text:list-item>
              <text:list-item text:style-override="id1-3-2-1-1-4-2">
                <text:number>•</text:number>
                <text:p text:style-name="al">Per 12 juli 2025 het ‘Mandaatbesluit Gemeente Enschede 2023’ in werking is getreden; In artikel 2 lid 1 is bepaald dat de hoofdregel is dat aan de managers en de teamleider mandaat wordt verleend voor het uitoefenen van de bevoegdheden van het college dan wel de burgemeester. </text:p>
              </text:list-item>
            </text:list>
            <text:p text:style-name="al"/>
            <text:p text:style-name="al">
            <text:span text:style-name="nadrukvet">Overwegende</text:span>
          </text:p>
            <text:p text:style-name="al">dat er op grond van onderstaande motivering voldoende gewichtige redenen voor dit besluit aanwezig zijn en het algemeen belang zich niet tegen dit besluit verzet.</text:p>
            <text:p text:style-name="al"/>
            <text:p text:style-name="al">
            <text:span text:style-name="nadrukvet">Is het gewenst om</text:span>
          </text:p>
            <text:p text:style-name="al">De fietspaden, gelegen langs de Oostweg, tussen de Gronausestraat en de Keppelerdijk, die op grond van de Wegenwet zijn gekwalificeerd als openbare weg, te onttrekken aan de openbaarheid. Dit ten behoeve van de ontwikkeling van een tunnelbak onder de Keppelerdijk en Moerasspirealaan door.</text:p>
          </text:section>
        </text:section>
        <text:section text:name="regeling-tekst_id1-3-2-2" text:style-name="regeling-tekst">
          <text:section text:name="tekst_id1-3-2-2-1" text:style-name="tekst">
            <text:p text:style-name="common-al"/>
            <text:p text:style-name="tussenkopcur">Motivering onttrekkingsbesluit</text:p>
            <text:p text:style-name="common-al">De Oostweg is een belangrijke verkeersader voor Enschede. Verkeer kan vanaf de A35, via de N35 richting Oost-Enschede, Glanerbrug en industriegebied Euregio. De Oostweg kent ook een hoge verkeersintensiteit. Daarbij komt dat de Keppelerdijk en de Moerasspirealaan onderdeel uitmaken van de fietsverbinding vanaf Glanerbrug richting het centrum van Enschede. Deze route kent een hoge fietsintensiteit. Op de huidige rotonde, Oostweg-Keppelerdijk-Moerasspirealaan komen deze twee routes samen. </text:p>
            <text:p text:style-name="common-al">De gemeente Enschede zet sterk in op het gebruik van de fiets als duurzame mobiliteit, en daarbij op het verbeteren van de verkeersveiligheid voor de fietser. De huidige rotonde vormt hierin een lastig punt. Aangezien de gemeente Enschede het gebruik van de bestaande fietsroute alleen maar verder wil intensiveren vereist deze problematiek een duurzame oplossing</text:p>
            <text:p text:style-name="common-al">Ook is de doorstroming van het autoverkeer onvoldoende op dit punt. Rond de spits loopt het zowel Enschede in, als Enschede uit, vast en ontstaan er wachtrijen. Dit samen zorgt ervoor dat de gemeente Enschede wil ingrijpen. Dit wordt gedaan door een ongelijkvloerse kruising te realiseren in de Oostweg ter hoogte van de huidige rotonde. De Oostweg komt verdiept te liggen en autoverkeer kan via op- en afritten de Keppelerdijk en de Moerasspirealaan bereiken. Het doel van de maatregel is dus het verbeteren van de bereikbaarheid van Enschede-Oost en Glanerbrug en het verketeren van de verkeersveiligheid.</text:p>
            <text:p text:style-name="common-al">Om deze tunnelbak te kunnen realiseren moet de bestaande situatie worden gewijzigd. Onderdeel hiervan is het verwijderen van de bestaande fietsstructuur. Om een tunnelbak te kunnen realiseren en de helling acceptabel te houden liggen de fietspaden in de weg. De fietspaden langs de Oostweg worden daarom opgeheven. Fietsers kunnen via een alternatieve route, namelijk de Wederiklaan en de Vuursallamander, alsnog rijden tussen de Moerasspirealaan en de Gronausestraat. Daarnaast is de Esmarkelaan een goed alternatief</text:p>
            <text:p text:style-name="common-al">Het verwijderen van de fietspaden heeft voor de fietser amper nadelige gevolgen. De fietspaden langs de Oostweg hebben in de huidige situatie al geen prominente functie in het fietsnetwerk. Verder is de gemeente Enschede bezig met verduurzaming. Overbodig asfalt kan in dit kader worden verwijderd.</text:p>
            <text:p text:style-name="tussenkopcur">Melding GS</text:p>
            <text:p text:style-name="common-al">Dit besluit wordt conform artikel 9 lid 2 van de Wegenwet medegedeeld aan gedeputeerde Staten.</text:p>
            <text:p text:style-name="tussenkopcur">Besluit:</text:p>
            <text:p text:style-name="common-al">De fietspaden gelegen aan de Oostweg tussen de Gronausestraat en de Keppelerdijk-Moerasspirealaan te onttrekken aan de openbaarheid door middel van het verwijderen van de huidige verharding, conform bijgevoegde situatieschets.</text:p>
            <text:p text:style-name="tussenkopcur">Situatieschets</text:p>
            <text:p text:style-name="last-al">
            <draw:frame><draw:text-box><text:section text:name="plaatje_id1-3-2-2-1-13-1" text:style-name="plaatje">
              <text:p text:style-name="illustratie_id1-3-2-2-1-13-1-1"><draw:frame draw:style-name="illustratie_id1-3-2-2-1-13-1-1" text:anchor-type="paragraph" svg:width="137.20000000000002mm" svg:height="197mm"><draw:image xlink:href="Pictures/image1iafbb73df-51f0-4ae0-af09-96296912c7e0.png" xlink:type="simple"/></draw:frame></text:p>
            </text:section></draw:text-box></draw:frame>
          </text:p>
            <text:p text:style-name="tekst_bottom"/>
          </text:section>
        </text:section>
        <text:section text:name="regeling-sluiting_id1-3-2-3" text:style-name="regeling-sluiting">
          <text:section text:name="ondertekening_id1-3-2-3-1">
            <text:p><text:span text:style-name="functie">Aldus vastgesteld op 23 april 2026 te Enschede</text:span></text:p>
          </text:section>
          <text:section text:name="ondertekening_id1-3-2-3-2">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J. Kara</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604-0369)</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15139</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139</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139</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DCTERMS.alternative">Gemeente Enschede - Besluit tot onttrekking aan de openbaarheid van de fietspaden langs de Oostweg tussen de Gronausestraat en de Keppelerdijk - Oostweg</meta:user-defined>
    <meta:user-defined meta:name="OVERHEIDvb.Wegcategorie/OVERHEIDvb.wegcategorie">Erftoegangsweg binnen de bebouwde kom</meta:user-defined>
    <meta:user-defined meta:name="OVERHEIDvb.Weggebruiker/OVERHEIDvb.weggebruiker">fietsers</meta:user-defined>
    <meta:user-defined meta:name="OVERHEIDvb.referentienummer">0153Z2604-0369</meta:user-defined>
    <meta:user-defined meta:name="OVERHEIDop.verkeersbordcode">N.v.t.</meta:user-defined>
    <dc:language>nl</dc:language>
    <meta:user-defined meta:name="OVERHEIDop.locatietype/OVERHEIDop.gebiedsmarkering">Vlak</meta:user-defined>
    <meta:user-defined meta:name="OVERHEIDop.locatietype/OVERHEIDop.gebiedsmarkering">Vlak</meta:user-defined>
    <meta:user-defined meta:name="DC.title">Besluit tot onttrekking aan de openbaarheid van de fietspaden langs de Oostweg tussen de Gronausestraat en de Keppelerdijk</meta:user-defined>
    <meta:user-defined meta:name="DCTERMS.W3CDTF/DCTERMS.available">2026-05-06</meta:user-defined>
    <meta:user-defined meta:name="DCTERMS.W3CDTF/OVERHEIDop.jaargang">2026</meta:user-defined>
    <meta:user-defined meta:name="OVERHEIDop.publicationIssue">215139</meta:user-defined>
    <meta:user-defined meta:name="OVERHEIDop.GmbID/DC.identifier">gmb-2026-215139</meta:user-defined>
    <meta:user-defined meta:name="OVERHEIDop.versieInformatie"/>
  </office:meta>
</office:document-meta>
</file>