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Elbaweg 2, Amsterdam - Vervangen kantoorunit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vangen van kantoorunits.</text:p>
            <text:p text:style-name="common-al">Aanvrager: Glen Pronk Holding B.V.</text:p>
            <text:p text:style-name="common-al">Zaaknummer: OD2026-0028373</text:p>
            <text:p text:style-name="common-al">DSO nummer: 2026042900072</text:p>
            <text:p text:style-name="common-al">Ontvangstdatum aanvraag: 29-04-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4757</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757</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757</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8373</meta:user-defined>
    <meta:user-defined meta:name="DCTERMS.abstract">het vervangen van kantoorunits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ontvangen - Elbaweg 2, Amsterdam - Vervangen kantoorunits</meta:user-defined>
    <meta:user-defined meta:name="DCTERMS.W3CDTF/DCTERMS.available">2026-05-06</meta:user-defined>
    <meta:user-defined meta:name="DCTERMS.W3CDTF/OVERHEIDop.jaargang">2026</meta:user-defined>
    <meta:user-defined meta:name="OVERHEIDop.publicationIssue">214757</meta:user-defined>
    <meta:user-defined meta:name="OVERHEIDop.GmbID/DC.identifier">gmb-2026-214757</meta:user-defined>
    <meta:user-defined meta:name="OVERHEIDop.versieInformatie"/>
  </office:meta>
</office:document-meta>
</file>