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besluit Spoedeisende bestuursdwang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Burgemeester en wethouders van Roosendaal maken bekend dat zij het navolgende besluit hebben afgegeven waarbij een “last onder bestuursdwang” is opgelegd:</text:p>
            <text:p text:style-name="al">Locatie: Leemstraat Roosendaal </text:p>
            <text:p text:style-name="al">Omschrijving: Spoedeisende bestuursdwang kenteken 99-82-HJ </text:p>
            <text:p text:style-name="al">Registratienummer: 2026HHA048540 </text:p>
            <text:p text:style-name="al">Datum besluit: 4 mei 2026</text:p>
            <text:p text:style-name="al">Dit besluit ligt gedurende zes weken na datum van publicatie ter inzage bij de balie Publiekszaken van Het Huis van Roosendaal, aan het Stadserf 1 in Roosendaal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21438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38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38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Roosendaal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Roosendaal</meta:user-defined>
    <meta:user-defined meta:name="OVERHEID.Gemeente/DCTERMS.publisher">Roosendaal</meta:user-defined>
    <meta:user-defined meta:name="OVERHEID.TaxonomieBeleidsagendaDecentraal/OVERHEID.category">Verkeer | Organisatie en beleid</meta:user-defined>
    <meta:user-defined meta:name="OVERHEID.TaxonomieBeleidsagendaDecentraal/OVERHEID.category">Openbare orde en veiligheid | Organisatie en beleid</meta:user-defined>
    <meta:user-defined meta:name="OVERHEIDop.referentienummer">2026HHA048540</meta:user-defined>
    <dc:language>nl</dc:language>
    <meta:user-defined meta:name="OVERHEIDop.locatietype/OVERHEIDop.gebiedsmarkering">Weg</meta:user-defined>
    <meta:user-defined meta:name="OVERHEIDop.locatietype/OVERHEIDop.gebiedsmarkering">Woonplaats</meta:user-defined>
    <meta:user-defined meta:name="DC.title">Bekendmaking besluit Spoedeisende bestuursdwang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380</meta:user-defined>
    <meta:user-defined meta:name="OVERHEIDop.GmbID/DC.identifier">gmb-2026-214380</meta:user-defined>
    <meta:user-defined meta:name="OVERHEIDop.versieInformatie"/>
  </office:meta>
</office:document-meta>
</file>