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27 Toepassen van grond of baggerspecie op of in de landbodem - Steffensreed, Drachtstercompagn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Steffensreed, Drachtstercompagnie, bal.26.027 Toepassen van grond of baggerspecie op of in de landbodem, Z2026-00000582, datum bekendmaking: 4 mei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214243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24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24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82</meta:user-defined>
    <meta:user-defined meta:name="DCTERMS.abstract">Besluit activiteiten leefomgeving - Steffensreed, Drachtstercompagnie - zaaknummer: Z2026-00000582</meta:user-defined>
    <dc:language>nl</dc:language>
    <meta:user-defined meta:name="OVERHEIDop.locatietype/OVERHEIDop.gebiedsmarkering">Vlak</meta:user-defined>
    <meta:user-defined meta:name="DC.title">Gemeente Smallingerland - kennisgeving ontvangst melding - bal.26.027 Toepassen van grond of baggerspecie op of in de landbodem - Steffensreed, Drachtstercompagnie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243</meta:user-defined>
    <meta:user-defined meta:name="OVERHEIDop.GmbID/DC.identifier">gmb-2026-214243</meta:user-defined>
    <meta:user-defined meta:name="OVERHEIDop.versieInformatie"/>
  </office:meta>
</office:document-meta>
</file>