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Zuiderakerweg 62 Amsterdam , 25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Van Baarsen Buisleidingen B.V.</text:p>
            <text:p text:style-name="common-al">Zaaknummer: OD2026-0028738</text:p>
            <text:p text:style-name="common-al">DSO nummer: 2026043000582</text:p>
            <text:p text:style-name="common-al">Ontvangstdatum melding: 30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17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17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17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8738</meta:user-defined>
    <meta:user-defined meta:name="DCTERMS.abstract">25570 Zuiderakerweg, de Aker Oos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Zuiderakerweg 62 Amsterdam , 25 meter richting noorden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4177</meta:user-defined>
    <meta:user-defined meta:name="OVERHEIDop.GmbID/DC.identifier">gmb-2026-214177</meta:user-defined>
    <meta:user-defined meta:name="OVERHEIDop.versieInformatie"/>
  </office:meta>
</office:document-meta>
</file>