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Australiëhavenweg 116 Amsterdam , 69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tichting Watermaatschappij Amsterdam</text:p>
            <text:p text:style-name="common-al">Zaaknummer: OD2026-0028982</text:p>
            <text:p text:style-name="common-al">DSO nummer: 2026050100383</text:p>
            <text:p text:style-name="common-al">Ontvangstdatum melding: 01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15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15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15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8982</meta:user-defined>
    <meta:user-defined meta:name="DCTERMS.abstract">01.5219-001 Australiehavenweg 21 1 (Nabij Australiëhavenweg 116, Amsterda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Australiëhavenweg 116 Amsterdam , 69 meter richting zuidoosten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159</meta:user-defined>
    <meta:user-defined meta:name="OVERHEIDop.GmbID/DC.identifier">gmb-2026-214159</meta:user-defined>
    <meta:user-defined meta:name="OVERHEIDop.versieInformatie"/>
  </office:meta>
</office:document-meta>
</file>