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Planciusstraat 69 1013M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Woonstichting Lieven de Key</text:p>
            <text:p text:style-name="common-al">Zaaknummer: OD2026-0028719</text:p>
            <text:p text:style-name="common-al">DSO nummer: 2026043000499</text:p>
            <text:p text:style-name="common-al">Ontvangstdatum melding: 30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13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13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13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719</meta:user-defined>
    <meta:user-defined meta:name="DCTERMS.abstract">Planciusstraat 69-71 (funderingsherstel) - melding grav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Planciusstraat 69 1013MG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134</meta:user-defined>
    <meta:user-defined meta:name="OVERHEIDop.GmbID/DC.identifier">gmb-2026-214134</meta:user-defined>
    <meta:user-defined meta:name="OVERHEIDop.versieInformatie"/>
  </office:meta>
</office:document-meta>
</file>