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Roemer Visscherstraat 52 Amsterdam , 18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8539</text:p>
            <text:p text:style-name="common-al">DSO nummer: 2026042901398</text:p>
            <text:p text:style-name="common-al">Ontvangstdatum melding: 29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10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539</meta:user-defined>
    <meta:user-defined meta:name="DCTERMS.abstract">MBA Graven &gt;I (TU) - Vondelstraat - Eerste en Tweede Constantijn Huygensstraat - Roemer Visscherstraat -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Roemer Visscherstraat 52 Amsterdam , 18 meter richting zuidoos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108</meta:user-defined>
    <meta:user-defined meta:name="OVERHEIDop.GmbID/DC.identifier">gmb-2026-214108</meta:user-defined>
    <meta:user-defined meta:name="OVERHEIDop.versieInformatie"/>
  </office:meta>
</office:document-meta>
</file>