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Meidoornstraat 7 Duivendrecht , 38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C.S.C. Ceelen Sport Constructies B.V.</text:p>
            <text:p text:style-name="common-al">Zaaknummer: OD2026-0028505</text:p>
            <text:p text:style-name="common-al">DSO nummer: 2026042901169</text:p>
            <text:p text:style-name="common-al">Ontvangstdatum melding: 29-04-2026</text:p>
            <text:p text:style-name="common-al">Namens: Gemeente Ouder-Amstel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r-Amstel</text:p>
            </table:table-cell>
            <table:table-cell office:value-type="string" table:style-name="header.C">
              <text:p text:style-name="headerright"><text:span text:style-name="nr">Nr. 21409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9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9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Ouder-Amst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uder-Amstel</meta:user-defined>
    <meta:user-defined meta:name="OVERHEID.Gemeente/OVERHEID.authority">Ouder-Amst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8505</meta:user-defined>
    <meta:user-defined meta:name="DCTERMS.abstract">726007 CTO '70 Duivendrecht 1 (Nabij Biesbosch 39, Duivendrecht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Meidoornstraat 7 Duivendrecht , 38 meter richting noordwesten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4099</meta:user-defined>
    <meta:user-defined meta:name="OVERHEIDop.GmbID/DC.identifier">gmb-2026-214099</meta:user-defined>
    <meta:user-defined meta:name="OVERHEIDop.versieInformatie"/>
  </office:meta>
</office:document-meta>
</file>