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Diederik Sonoyweg 1 Zaandam , 29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.V. PWN Waterleidingbedrijf Noord-Holland</text:p>
            <text:p text:style-name="common-al">Zaaknummer: OD2026-0028410</text:p>
            <text:p text:style-name="common-al">DSO nummer: 2026042900546</text:p>
            <text:p text:style-name="common-al">Ontvangstdatum melding: 29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409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9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9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410</meta:user-defined>
    <meta:user-defined meta:name="DCTERMS.abstract">MBA Graven &gt;I (TU) - 1002936971 - Diederik Sonoyweg 1 - Zaan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Diederik Sonoyweg 1 Zaandam , 29 meter richting zuid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93</meta:user-defined>
    <meta:user-defined meta:name="OVERHEIDop.GmbID/DC.identifier">gmb-2026-214093</meta:user-defined>
    <meta:user-defined meta:name="OVERHEIDop.versieInformatie"/>
  </office:meta>
</office:document-meta>
</file>