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Wulperf 2 en 4 te Heerhugowaard (twee gesloten bodemenergiesystem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7 april 2026 namens Gemeente Dijk en Waard een volledige melding ontvangen van een ontwikkeling aan Wulperf 2 en 4 te Heerhugowaard. Het gaat over het plaatsen en in gebruik nemen van twee gesloten bodemenergiesystemen.De melding heeft het kenmerk OMG-079746/Z26-0818374. </text:p>
            <text:p text:style-name="common-al">Het betreft een melding zoals bedoeld in de hoofdstukken 2 tot en met 5 van het Besluit activiteiten leefomgeving (Bal). Van deze melding wordt overeenkomstig artikel 10.20, eerste lid van het Omgevingsbesluit een kennisgeving gedaan.</text:p>
            <text:p text:style-name="common-al">De melding gaat over de volgende activiteit: </text:p>
            <text:p text:style-name="common-al">Gesloten Bodemenergiesysteem.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79746/Z26-0818374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21398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8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8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Dijk en Waar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79746/Z26-0818374</meta:user-defined>
    <dc:language>nl</dc:language>
    <meta:user-defined meta:name="OVERHEIDop.locatietype/OVERHEIDop.gebiedsmarkering">Vlak</meta:user-defined>
    <meta:user-defined meta:name="DC.title">Melding ontvangen voor Wulperf 2 en 4 te Heerhugowaard (twee gesloten bodemenergiesystemen)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84</meta:user-defined>
    <meta:user-defined meta:name="OVERHEIDop.GmbID/DC.identifier">gmb-2026-213984</meta:user-defined>
    <meta:user-defined meta:name="OVERHEIDop.versieInformatie"/>
  </office:meta>
</office:document-meta>
</file>