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der Hoopstraat ter hoogte van nummer: 83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32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2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28</meta:user-defined>
    <meta:user-defined meta:name="DCTERMS.abstract">TVM 2 parkeervak,Van der Hoopstraat 83 3 1051VD, 20260513, 13-5-2026, Van der Hoopstraat ter hoogte van nummer: 83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8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2</meta:user-defined>
    <meta:user-defined meta:name="OVERHEIDop.GmbID/DC.identifier">gmb-2026-213922</meta:user-defined>
    <meta:user-defined meta:name="OVERHEIDop.versieInformatie"/>
  </office:meta>
</office:document-meta>
</file>