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Pieter Cornelisz. Hooftstraat 196 1071C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01-05-2026</text:p>
            <text:p text:style-name="common-al">Zaakadres: Pieter Cornelisz. Hooftstraat 196 1071CH Amsterdam</text:p>
            <text:p text:style-name="common-al">Zaaknummer: Z2026-01642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6428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756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5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5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42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Pieter Cornelisz. Hooftstraat 196 1071CH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756</meta:user-defined>
    <meta:user-defined meta:name="OVERHEIDop.GmbID/DC.identifier">gmb-2026-213756</meta:user-defined>
    <meta:user-defined meta:name="OVERHEIDop.versieInformatie"/>
  </office:meta>
</office:document-meta>
</file>