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van de beslistermijn voor het bouwen van een hoofdkantoor en het aanleggen van een in- en uitrit aan Rithmeesterpark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eda heeft een aanvraag voor een omgevingsvergunning ontvangen. De omgevingsvergunning is aangevraagd voor de volgende activiteiten:</text:p>
            <text:p text:style-name="common-al">- Omgevingsplanactiviteit inrit/uitweg</text:p>
            <text:p text:style-name="common-al">- Omgevingsplanactiviteit bouwwerken</text:p>
            <text:p text:style-name="common-al">De gemeente Breda heeft op 01-05-2026 besloten om de beslistermijn te verlengen voor een periode van 6 weken. Tegen het verleng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1604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213712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712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712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604</meta:user-defined>
    <meta:user-defined meta:name="DCTERMS.abstract">het bouwen van een hoofdkantoor en het aanleggen van een in- en uitr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en van de beslistermijn voor het bouwen van een hoofdkantoor en het aanleggen van een in- en uitrit aan Rithmeesterpark Breda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3712</meta:user-defined>
    <meta:user-defined meta:name="OVERHEIDop.GmbID/DC.identifier">gmb-2026-213712</meta:user-defined>
    <meta:user-defined meta:name="OVERHEIDop.versieInformatie"/>
  </office:meta>
</office:document-meta>
</file>