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esident Allendelaan 3 1064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de regels in het omgevingsplan ten behoeve van het evenement Mystic Garden - Echo's of Amsterdam</text:p>
            <text:p text:style-name="common-al">Zaakadres: President Allendelaan 3 1064GW Amsterdam</text:p>
            <text:p text:style-name="common-al">Datum ontvangst: 13-04-2026</text:p>
            <text:p text:style-name="common-al">Zaaknummer: Z2026-016450</text:p>
            <text:p text:style-name="common-al">DSO-nummer: 202604130198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203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20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20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450</meta:user-defined>
    <meta:user-defined meta:name="DCTERMS.abstract">afwijken van de regels in het omgevingsplan ten behoeve van het evenement Mystic Garden - Echo's of Amsterdam</meta:user-defined>
    <dc:language>nl</dc:language>
    <meta:user-defined meta:name="OVERHEIDop.locatietype/OVERHEIDop.gebiedsmarkering">Vlak</meta:user-defined>
    <meta:user-defined meta:name="DC.title">Aanvraag omgevingsvergunning President Allendelaan 3 1064GW Amsterdam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203</meta:user-defined>
    <meta:user-defined meta:name="OVERHEIDop.GmbID/DC.identifier">gmb-2026-213203</meta:user-defined>
    <meta:user-defined meta:name="OVERHEIDop.versieInformatie"/>
  </office:meta>
</office:document-meta>
</file>