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Hendrik Zwaardecroonstraat nabij 245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9 april 2026 van een melding zoals bedoeld in hoofdstuk 4 van het Besluit activiteiten leefomgeving (Bal). De melding betreft het uitvoeren van graafwerkzaamheden t.b.v. aanleg van ondergrondse afvalcontainers (ORAC’s). De locatie betreft <text:span text:style-name="nadrukvet">Hendrik Zwaardecroonstraat nabij 245 te Den Haag</text:span>.</text:p>
            <text:p text:style-name="common-al">De melding is gedaan voor de volgende milieubelastende activiteit(en): graven in bodem met een kwaliteit boven de interventiewaarde bodemkwaliteit. De melding is geregistreerd met het zaaknummer <text:span text:style-name="nadrukvet">01167770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213118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118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118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DCTERMS.abstract">Een melding MBA voor het uitvoeren van graafwerkzaamheden t.b.v. aanleg van ondergrondse afvalcontainers (ORAC’s).</meta:user-defined>
    <dc:language>nl</dc:language>
    <meta:user-defined meta:name="OVERHEIDop.locatietype/OVERHEIDop.gebiedsmarkering">Vlak</meta:user-defined>
    <meta:user-defined meta:name="DC.title">Kennisgeving melding milieubelastende activiteit(en), Hendrik Zwaardecroonstraat nabij 245 te Den Haag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3118</meta:user-defined>
    <meta:user-defined meta:name="OVERHEIDop.GmbID/DC.identifier">gmb-2026-213118</meta:user-defined>
    <meta:user-defined meta:name="OVERHEIDop.versieInformatie"/>
  </office:meta>
</office:document-meta>
</file>