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uitvoeren van interne constructieve wijzigingen en het plaatsen van een warmtepomp-buitenunit op het dak van de bestaande zijaanbouw, Ampèrestraat 44 1171BV Badhoeve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05-04-2026, het uitvoeren van interne constructieve wijzigingen en het plaatsen van een warmtepomp-buitenunit op het dak van de bestaande zijaanbouw, Ampèrestraat 44 1171BV Badhoeve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13116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116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116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229288</meta:user-defined>
    <meta:user-defined meta:name="DCTERMS.abstract">het uitvoeren van interne constructieve wijzigingen en het plaatsen van een warmtepomp-buitenunit op het dak van de bestaande zijaan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het uitvoeren van interne constructieve wijzigingen en het plaatsen van een warmtepomp-buitenunit op het dak van de bestaande zijaanbouw, Ampèrestraat 44 1171BV Badhoevedorp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116</meta:user-defined>
    <meta:user-defined meta:name="OVERHEIDop.GmbID/DC.identifier">gmb-2026-213116</meta:user-defined>
    <meta:user-defined meta:name="OVERHEIDop.versieInformatie"/>
  </office:meta>
</office:document-meta>
</file>