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plaatsen van een dakkapel, Grote Belt 32 2133 GA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1-04-2026, het plaatsen van een dakkapel, Grote Belt 32 2133 GA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13019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1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01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51296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plaatsen van een dakkapel, Grote Belt 32 2133 GA Hoofddorp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019</meta:user-defined>
    <meta:user-defined meta:name="OVERHEIDop.GmbID/DC.identifier">gmb-2026-213019</meta:user-defined>
    <meta:user-defined meta:name="OVERHEIDop.versieInformatie"/>
  </office:meta>
</office:document-meta>
</file>