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Madestein nabij Oostmade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23 april 2026 van een melding zoals bedoeld in hoofdstuk 4 van het Besluit activiteiten leefomgeving (Bal). De melding betreft het toepassen van 50 m³ grond of baggerspecie op of in de landbodem naar aanleiding van een lekkage in een kering. De locatie betreft <text:span text:style-name="nadrukvet">Madestein nabij Oostmadeweg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6934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13013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1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1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50 m³ grond of baggerspecie op of in de landbodem naar aanleiding van een lekkage in een kering. </meta:user-defined>
    <dc:language>nl</dc:language>
    <meta:user-defined meta:name="OVERHEIDop.locatietype/OVERHEIDop.gebiedsmarkering">Vlak</meta:user-defined>
    <meta:user-defined meta:name="DC.title">Kennisgeving melding milieubelastende activiteit(en), Madestein nabij Oostmadeweg te Den Haag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013</meta:user-defined>
    <meta:user-defined meta:name="OVERHEIDop.GmbID/DC.identifier">gmb-2026-213013</meta:user-defined>
    <meta:user-defined meta:name="OVERHEIDop.versieInformatie"/>
  </office:meta>
</office:document-meta>
</file>