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ligplaatsvergunning Binnenkant 20G, 1011B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voor een woonboot</text:p>
            <text:p text:style-name="common-al">Reden: nieuwe eigenaar</text:p>
            <text:p text:style-name="common-al">Besluit: verleend</text:p>
            <text:p text:style-name="common-al">Besluit verzonden op: 01-05-2026</text:p>
            <text:p text:style-name="common-al">Zaakadres: Binnenkant 20G, 1011BH Amsterdam</text:p>
            <text:p text:style-name="common-al">Zaaknummer: Z2026-01601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6016" xlink:type="simple">procesunitth.sdc@amsterdam.nl</text:a> en vermeld daarin: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1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958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958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958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6016</meta:user-defined>
    <meta:user-defined meta:name="DCTERMS.abstract">Binnenkant 20 G</meta:user-defined>
    <dc:language>nl</dc:language>
    <meta:user-defined meta:name="OVERHEIDop.locatietype/OVERHEIDop.gebiedsmarkering">Punt</meta:user-defined>
    <meta:user-defined meta:name="DC.title">Besluit ligplaatsvergunning Binnenkant 20G, 1011BH Amsterdam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958</meta:user-defined>
    <meta:user-defined meta:name="OVERHEIDop.GmbID/DC.identifier">gmb-2026-212958</meta:user-defined>
    <meta:user-defined meta:name="OVERHEIDop.versieInformatie"/>
  </office:meta>
</office:document-meta>
</file>