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1-05-2026 hebben wij een reguliere omgevingsvergunning verleend voor het bouwen van een zorgcomplex met 54 zorgappartementen op het adres Boinksweide (ongenummerd) Diepenheim. Deze vergunning staat ingeschreven onder zaaknummer 0000107875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bouwwerken, Technische bouwactiviteit, Buitenplanse omgevingsplanactiviteit. </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212636</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636</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636</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78751</meta:user-defined>
    <meta:user-defined meta:name="DCTERMS.abstract">het bouwen van een zorgcomplex met  54 zorgappartementen</meta:user-defined>
    <dc:language>nl</dc:language>
    <meta:user-defined meta:name="OVERHEIDop.locatietype/OVERHEIDop.gebiedsmarkering">Vlak</meta:user-defined>
    <meta:user-defined meta:name="OVERHEIDop.locatietype/OVERHEIDop.gebiedsmarkering">Punt</meta:user-defined>
    <meta:user-defined meta:name="DC.title">Op 01-05-2026 hebben wij een reguliere omgevingsvergunning verleend voor het bouwen van een zorgcomplex met 54 zorgappartementen op het adres Boinksweide (ongenummerd) Diepenheim. Deze vergunning staat ingeschreven onder zaaknummer 00001078751.</meta:user-defined>
    <meta:user-defined meta:name="DCTERMS.W3CDTF/DCTERMS.available">2026-05-05</meta:user-defined>
    <meta:user-defined meta:name="DCTERMS.W3CDTF/OVERHEIDop.jaargang">2026</meta:user-defined>
    <meta:user-defined meta:name="OVERHEIDop.publicationIssue">212636</meta:user-defined>
    <meta:user-defined meta:name="OVERHEIDop.GmbID/DC.identifier">gmb-2026-212636</meta:user-defined>
    <meta:user-defined meta:name="OVERHEIDop.versieInformatie"/>
  </office:meta>
</office:document-meta>
</file>