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plaatsen van een mestscheider aan Heerkensdreef 4 te Tui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Melding Activiteitenbesluit voor Heerkensdreef 4, 4176 LT, Tuil, het plaatsen van een mestscheider (Mestbehandelingsinstallatie) , ODR260554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212596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596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596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West Betuwe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ODR2605543</meta:user-defined>
    <dc:language>nl</dc:language>
    <meta:user-defined meta:name="OVERHEIDop.locatietype/OVERHEIDop.gebiedsmarkering">Adres</meta:user-defined>
    <meta:user-defined meta:name="DC.title">Melding voor het plaatsen van een mestscheider aan Heerkensdreef 4 te Tuil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596</meta:user-defined>
    <meta:user-defined meta:name="OVERHEIDop.GmbID/DC.identifier">gmb-2026-212596</meta:user-defined>
    <meta:user-defined meta:name="OVERHEIDop.versieInformatie"/>
  </office:meta>
</office:document-meta>
</file>