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vangen van een gasstation aan Gragtdijk 11t te Heukel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Activiteitenbesluit voor Gragtdijk 11t, Heukelum, het vervangen van een gasstation (Behandelen, regelen en meten van aardgas) , ODR26059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12592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9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9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5957</meta:user-defined>
    <dc:language>nl</dc:language>
    <meta:user-defined meta:name="OVERHEIDop.locatietype/OVERHEIDop.gebiedsmarkering">Adres</meta:user-defined>
    <meta:user-defined meta:name="DC.title">Melding voor het vervangen van een gasstation aan Gragtdijk 11t te Heukelu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592</meta:user-defined>
    <meta:user-defined meta:name="OVERHEIDop.GmbID/DC.identifier">gmb-2026-212592</meta:user-defined>
    <meta:user-defined meta:name="OVERHEIDop.versieInformatie"/>
  </office:meta>
</office:document-meta>
</file>