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fwijken van regels in het omgevingsplan voor het bouwen van 8 woningen aan De Brink 4, 4a, 4b, 6, 6a t/m 6d (perceel BEE03 F 2022) te Rheno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het afwijken van regels in het omgevingsplan voor het bouwen van 8 woningen (Afwijken van regels in het omgevingsplan, Bouwactiviteit (omgevingsplan)), De Brink 4, 4a, 4b, 6, 6a t/m 6d (perceel BEE03 F 2022), in Rhenoy (22-04-2026) (bezwaar mogelijk), ODR2519170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212580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580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580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47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DR2519170</meta:user-defined>
    <dc:language>nl</dc:language>
    <meta:user-defined meta:name="OVERHEIDop.locatietype/OVERHEIDop.gebiedsmarkering">Perceel</meta:user-defined>
    <meta:user-defined meta:name="DC.title">Toestemming voor het afwijken van regels in het omgevingsplan voor het bouwen van 8 woningen aan De Brink 4, 4a, 4b, 6, 6a t/m 6d (perceel BEE03 F 2022) te Rhenoy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2580</meta:user-defined>
    <meta:user-defined meta:name="OVERHEIDop.GmbID/DC.identifier">gmb-2026-212580</meta:user-defined>
    <meta:user-defined meta:name="OVERHEIDop.versieInformatie"/>
  </office:meta>
</office:document-meta>
</file>