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evenementenvergunning Verleend ter hoogte van Vondelpark 5A 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Zuid</text:p>
            <text:p text:style-name="common-al">Verleend: het houden van evenement Vondelpark Openluchttheater seizoen 2026 ter hoogte van Vondelpark 5A </text:p>
            <text:p text:style-name="common-al">Datum van: 01-05-2026</text:p>
            <text:p text:style-name="common-al">Datum t/m: 30-09-2026</text:p>
            <text:p text:style-name="common-al">Dagelijks van maandag tot en met zaterdag van 12:00 uur tot 23:00 uur en wekelijks op zondag van 11:00 uur tot 19:00 uur.</text:p>
            <text:p text:style-name="common-al">Bezoekers drukste moment: 1999</text:p>
            <text:p text:style-name="common-al">Activiteiten: Voorstellingen bijwonen op gebied van dans, film, jeugd en jongerentheater, comedy, klassieke en popmuziek. Voorstellingen zijn op vaste tijden en ook zijn er enkele kleinere festivals in deze periode.;</text:p>
            <text:p text:style-name="common-al">Verzonden naar aanvrager op: 30-04-2026</text:p>
            <text:p text:style-name="common-al">Kenmerk gemeente: Z/26/3074537</text:p>
            <text:p text:style-name="common-al"/>
            <text:p text:style-name="common-al">Het besluit en bijbehorende stukken kunt u per e-mail ontvangen. Stuur een e-mail naar <text:a xlink:href="mailto:evenementenvergunningen.sdz@amsterdam.nl?Subject=Dossier Z/26/3074537" xlink:type="simple">evenementenvergunningen.sdz@amsterdam.nl</text:a>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 Gemeente Amsterdam T.a.v. Juridisch Bureau Postbus 483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veelgevraagd" xlink:type="simple">www.amsterdam.nl/veelgevraagd</text:a> onder het tabblad 'Contact'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212579</text:span><text:line-break/><text:date style:data-style-name="dag" text:fixed="true" text:date-value="2026-05-06"/><text:line-break/><text:date style:data-style-name="jaar" text:fixed="true" text:date-value="2026-05-06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12579</text:span><text:date style:data-style-name="nicedate" text:fixed="true" text:date-value="2026-05-06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12579</text:span><text:date style:data-style-name="nicedate" text:fixed="true" text:date-value="2026-05-06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5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evenementenvergunning</meta:user-defined>
    <meta:user-defined meta:name="OVERHEIDop.referentienummer">Z/26/3074537</meta:user-defined>
    <meta:user-defined meta:name="DCTERMS.abstract">Verleend: evenementenvergunning ter hoogte van adres Vondelpark 5A</meta:user-defined>
    <dc:language>nl</dc:language>
    <meta:user-defined meta:name="OVERHEIDop.locatietype/OVERHEIDop.gebiedsmarkering">Punt</meta:user-defined>
    <meta:user-defined meta:name="DC.title">Besluit evenementenvergunning Verleend ter hoogte van Vondelpark 5A</meta:user-defined>
    <meta:user-defined meta:name="DCTERMS.W3CDTF/DCTERMS.available">2026-05-06</meta:user-defined>
    <meta:user-defined meta:name="DCTERMS.W3CDTF/OVERHEIDop.jaargang">2026</meta:user-defined>
    <meta:user-defined meta:name="OVERHEIDop.publicationIssue">212579</meta:user-defined>
    <meta:user-defined meta:name="OVERHEIDop.GmbID/DC.identifier">gmb-2026-212579</meta:user-defined>
    <meta:user-defined meta:name="OVERHEIDop.versieInformatie"/>
  </office:meta>
</office:document-meta>
</file>