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Burgemeester Vijlbriefstraat 1 Westzaan , 16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7108</text:p>
            <text:p text:style-name="common-al">DSO nummer: 2026042200362</text:p>
            <text:p text:style-name="common-al">Ontvangstdatum melding: 22-04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12577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57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57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108</meta:user-defined>
    <meta:user-defined meta:name="DCTERMS.abstract">261016320, Burgemeester Vijlbriefstraat 1 Westzaan (o.w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Burgemeester Vijlbriefstraat 1 Westzaan , 16 meter richting noordoost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577</meta:user-defined>
    <meta:user-defined meta:name="OVERHEIDop.GmbID/DC.identifier">gmb-2026-212577</meta:user-defined>
    <meta:user-defined meta:name="OVERHEIDop.versieInformatie"/>
  </office:meta>
</office:document-meta>
</file>