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1 mei 2026 op de locatie Omgeving Statenplein te Dordrecht zaaknummer 900363399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1 mei 2026 op de locatie Omgeving Staten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12371</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371</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371</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11 mei 2026 op de locatie Omgeving Statenplein te Dordrecht zaaknummer 9003633998</meta:user-defined>
    <meta:user-defined meta:name="DCTERMS.W3CDTF/DCTERMS.available">2026-05-05</meta:user-defined>
    <meta:user-defined meta:name="DCTERMS.W3CDTF/OVERHEIDop.jaargang">2026</meta:user-defined>
    <meta:user-defined meta:name="OVERHEIDop.publicationIssue">212371</meta:user-defined>
    <meta:user-defined meta:name="OVERHEIDop.GmbID/DC.identifier">gmb-2026-212371</meta:user-defined>
    <meta:user-defined meta:name="OVERHEIDop.versieInformatie"/>
  </office:meta>
</office:document-meta>
</file>