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Landsmeerderdijk 140 Amsterdam , 54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KWS Infra Amsterdam-Utrecht</text:p>
            <text:p text:style-name="common-al">Zaaknummer: OD2026-0028671</text:p>
            <text:p text:style-name="common-al">DSO nummer: 2026043000217</text:p>
            <text:p text:style-name="common-al">Ontvangstdatum melding: 30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368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36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368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671</meta:user-defined>
    <meta:user-defined meta:name="DCTERMS.abstract">4252404 ROGO Sanering (Nabij Landsmeerderdijk 142 Amsterda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toepassen grond en baggerspecie - Nabij Landsmeerderdijk 140 Amsterdam , 54 meter richting noorden</meta:user-defined>
    <meta:user-defined meta:name="DCTERMS.W3CDTF/DCTERMS.available">2026-05-05</meta:user-defined>
    <meta:user-defined meta:name="DCTERMS.W3CDTF/OVERHEIDop.jaargang">2026</meta:user-defined>
    <meta:user-defined meta:name="OVERHEIDop.publicationIssue">212368</meta:user-defined>
    <meta:user-defined meta:name="OVERHEIDop.GmbID/DC.identifier">gmb-2026-212368</meta:user-defined>
    <meta:user-defined meta:name="OVERHEIDop.versieInformatie"/>
  </office:meta>
</office:document-meta>
</file>