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 me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mei 2026 is een melding ontvangen waarvoor geen vergunningsplicht geldt voor de locatie Anjerstraat 13, 5102ZA Dongen. De melding is geregistreerd onder zaaknummer Z2026-00000707. De melding betreft:</text:p>
            <text:p text:style-name="common-al">- plaatsen van een container van 8 t/m 22 mei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1234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34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34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707</meta:user-defined>
    <meta:user-defined meta:name="DCTERMS.abstract">Anjerstraat 13, 5102ZA Dongen</meta:user-defined>
    <dc:language>nl</dc:language>
    <meta:user-defined meta:name="OVERHEIDop.locatietype/OVERHEIDop.gebiedsmarkering">Punt</meta:user-defined>
    <meta:user-defined meta:name="DC.title">Ontvangst melding, : 1 mei 2026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345</meta:user-defined>
    <meta:user-defined meta:name="OVERHEIDop.GmbID/DC.identifier">gmb-2026-212345</meta:user-defined>
    <meta:user-defined meta:name="OVERHEIDop.versieInformatie"/>
  </office:meta>
</office:document-meta>
</file>