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27942</text:p>
            <text:p text:style-name="common-al">DSO nummer: 2026042401926</text:p>
            <text:p text:style-name="common-al">Ontvangstdatum melding: 24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12305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30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30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942</meta:user-defined>
    <meta:user-defined meta:name="DCTERMS.abstract">BZ-SV-2260i2 - GOH A21-A25 Fase 2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305</meta:user-defined>
    <meta:user-defined meta:name="OVERHEIDop.GmbID/DC.identifier">gmb-2026-212305</meta:user-defined>
    <meta:user-defined meta:name="OVERHEIDop.versieInformatie"/>
  </office:meta>
</office:document-meta>
</file>