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Vertrekpassage 9 Schiphol , 526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phol Nederland B.V.</text:p>
            <text:p text:style-name="common-al">Zaaknummer: OD2026-0027884</text:p>
            <text:p text:style-name="common-al">DSO nummer: 2026042401314</text:p>
            <text:p text:style-name="common-al">Ontvangstdatum melding: 24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12290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9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9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884</meta:user-defined>
    <meta:user-defined meta:name="DCTERMS.abstract">BZ-FKR-2980-3172 - Gootvervanging DE-buffer E72-E77 en  Elektrificatie D-buffer fase 3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Vertrekpassage 9 Schiphol , 526 meter richting west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290</meta:user-defined>
    <meta:user-defined meta:name="OVERHEIDop.GmbID/DC.identifier">gmb-2026-212290</meta:user-defined>
    <meta:user-defined meta:name="OVERHEIDop.versieInformatie"/>
  </office:meta>
</office:document-meta>
</file>