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Schellingwouderdijk 220 Amsterdam , 81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Gebr. Van Kessel SCO B.V.</text:p>
            <text:p text:style-name="common-al">Zaaknummer: OD2026-0027825</text:p>
            <text:p text:style-name="common-al">DSO nummer: 2026042400785</text:p>
            <text:p text:style-name="common-al">Ontvangstdatum melding: 24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275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275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275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7825</meta:user-defined>
    <meta:user-defined meta:name="DCTERMS.abstract">802525-SPO-SCHE-01 1 (Nabij  Schellingwouderdijk 220, Amsterda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Schellingwouderdijk 220 Amsterdam , 81 meter richting noordwesten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2275</meta:user-defined>
    <meta:user-defined meta:name="OVERHEIDop.GmbID/DC.identifier">gmb-2026-212275</meta:user-defined>
    <meta:user-defined meta:name="OVERHEIDop.versieInformatie"/>
  </office:meta>
</office:document-meta>
</file>