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Nabij Linnaeusstraat 26 Amsterdam , 17 meter richting zuidwe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QTERRA B.V.</text:p>
            <text:p text:style-name="common-al">Zaaknummer: OD2026-0027662</text:p>
            <text:p text:style-name="common-al">DSO nummer: 2026042301744</text:p>
            <text:p text:style-name="common-al">Ontvangstdatum melding: 23-04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2260</text:span><text:line-break/><text:date style:data-style-name="dag" text:fixed="true" text:date-value="2026-05-05"/><text:line-break/><text:date style:data-style-name="jaar" text:fixed="true" text:date-value="2026-05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260</text:span><text:date style:data-style-name="nicedate" text:fixed="true" text:date-value="2026-05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260</text:span><text:date style:data-style-name="nicedate" text:fixed="true" text:date-value="2026-05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27662</meta:user-defined>
    <meta:user-defined meta:name="DCTERMS.abstract">261013259 Linnaeusstraat 89 e.o. Amsterdam (o.w.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graven bodem - Nabij Linnaeusstraat 26 Amsterdam , 17 meter richting zuidwesten</meta:user-defined>
    <meta:user-defined meta:name="DCTERMS.W3CDTF/DCTERMS.available">2026-05-05</meta:user-defined>
    <meta:user-defined meta:name="DCTERMS.W3CDTF/OVERHEIDop.jaargang">2026</meta:user-defined>
    <meta:user-defined meta:name="OVERHEIDop.publicationIssue">212260</meta:user-defined>
    <meta:user-defined meta:name="OVERHEIDop.GmbID/DC.identifier">gmb-2026-212260</meta:user-defined>
    <meta:user-defined meta:name="OVERHEIDop.versieInformatie"/>
  </office:meta>
</office:document-meta>
</file>