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Rijnstraat 203 Amsterdam , 3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7542</text:p>
            <text:p text:style-name="common-al">DSO nummer: 2026042300907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247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4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247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542</meta:user-defined>
    <meta:user-defined meta:name="DCTERMS.abstract">261016194 Vechtstraat 182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Rijnstraat 203 Amsterdam , 3 meter richting noordoost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247</meta:user-defined>
    <meta:user-defined meta:name="OVERHEIDop.GmbID/DC.identifier">gmb-2026-212247</meta:user-defined>
    <meta:user-defined meta:name="OVERHEIDop.versieInformatie"/>
  </office:meta>
</office:document-meta>
</file>