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Jacques Perkstraat 33 Amsterdam , 21 meter richting 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Stichting Watermaatschappij Amsterdam</text:p>
            <text:p text:style-name="common-al">Zaaknummer: OD2026-0027522</text:p>
            <text:p text:style-name="common-al">DSO nummer: 2026042300758</text:p>
            <text:p text:style-name="common-al">Ontvangstdatum melding: 23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217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217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217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7522</meta:user-defined>
    <meta:user-defined meta:name="DCTERMS.abstract">01.2488-260 Deysselbuur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Jacques Perkstraat 33 Amsterdam , 21 meter richting westen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2217</meta:user-defined>
    <meta:user-defined meta:name="OVERHEIDop.GmbID/DC.identifier">gmb-2026-212217</meta:user-defined>
    <meta:user-defined meta:name="OVERHEIDop.versieInformatie"/>
  </office:meta>
</office:document-meta>
</file>