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Valkenburgerstraat 184 Amsterdam , 12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Gemeente Amsterdam</text:p>
            <text:p text:style-name="common-al">Zaaknummer: OD2026-0023015</text:p>
            <text:p text:style-name="common-al">DSO nummer: 2026040300870</text:p>
            <text:p text:style-name="common-al">Ontvangstdatum melding: 03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89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89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89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3015</meta:user-defined>
    <meta:user-defined meta:name="DCTERMS.abstract">4 OAC Valkenburgerstraat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Valkenburgerstraat 184 Amsterdam , 12 meter richting noorden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189</meta:user-defined>
    <meta:user-defined meta:name="OVERHEIDop.GmbID/DC.identifier">gmb-2026-212189</meta:user-defined>
    <meta:user-defined meta:name="OVERHEIDop.versieInformatie"/>
  </office:meta>
</office:document-meta>
</file>